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Arial2" svg:font-family="Arial" style:font-family-generic="swiss"/>
    <style:font-face style:name="Courier New" svg:font-family="'Courier New'" style:font-adornments="Normale" style:font-family-generic="modern" style:font-pitch="fixed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fo:line-height="150%"/>
    </style:style>
    <style:style style:name="P2" style:family="paragraph" style:parent-style-name="Standard">
      <style:paragraph-properties fo:margin-top="0cm" fo:margin-bottom="0cm" fo:line-height="150%" fo:text-align="center" style:justify-single-word="false"/>
    </style:style>
    <style:style style:name="P3" style:family="paragraph" style:parent-style-name="Standard">
      <style:paragraph-properties fo:margin-top="0cm" fo:margin-bottom="0cm" fo:line-height="150%" fo:text-align="justify" style:justify-single-word="false"/>
    </style:style>
    <style:style style:name="P4" style:family="paragraph" style:parent-style-name="Standard" style:list-style-name="WWNum4">
      <style:paragraph-properties fo:margin-top="0cm" fo:margin-bottom="0cm" fo:line-height="150%"/>
    </style:style>
    <style:style style:name="P5" style:family="paragraph" style:parent-style-name="Standard" style:list-style-name="WWNum2">
      <style:paragraph-properties fo:margin-top="0cm" fo:margin-bottom="0cm" fo:line-height="150%"/>
    </style:style>
    <style:style style:name="P6" style:family="paragraph" style:parent-style-name="Standard">
      <style:paragraph-properties fo:margin-top="0cm" fo:margin-bottom="0cm" fo:line-height="150%"/>
      <style:text-properties fo:language="it" fo:country="IT"/>
    </style:style>
    <style:style style:name="P7" style:family="paragraph" style:parent-style-name="Standard">
      <style:paragraph-properties fo:margin-top="0cm" fo:margin-bottom="0cm" fo:line-height="150%"/>
      <style:text-properties fo:language="it" fo:country="IT" fo:font-weight="bold" style:font-weight-asian="bold"/>
    </style:style>
    <style:style style:name="P8" style:family="paragraph" style:parent-style-name="Standard" style:master-page-name="Standard">
      <style:paragraph-properties fo:margin-top="0cm" fo:margin-bottom="0cm" fo:line-height="150%" fo:text-align="center" style:justify-single-word="false" style:page-number="auto"/>
    </style:style>
    <style:style style:name="P9" style:family="paragraph" style:parent-style-name="Standard">
      <style:paragraph-properties fo:margin-top="0cm" fo:margin-bottom="0cm" fo:line-height="150%" fo:break-before="page"/>
    </style:style>
    <style:style style:name="P10" style:family="paragraph" style:parent-style-name="Standard">
      <style:paragraph-properties fo:margin-left="0.635cm" fo:margin-right="0cm" fo:margin-top="0cm" fo:margin-bottom="0cm" fo:line-height="150%" fo:text-indent="0cm" style:auto-text-indent="false"/>
    </style:style>
    <style:style style:name="P11" style:family="paragraph" style:parent-style-name="Standard" style:master-page-name="">
      <style:paragraph-properties fo:margin-left="0.556cm" fo:margin-right="0cm" fo:margin-top="0cm" fo:margin-bottom="0cm" fo:line-height="150%" fo:orphans="2" fo:widows="2" fo:text-indent="0cm" style:auto-text-indent="false" style:page-number="auto" style:writing-mode="lr-tb"/>
    </style:style>
    <style:style style:name="P12" style:family="paragraph" style:parent-style-name="Standard" style:list-style-name="" style:master-page-name="">
      <style:paragraph-properties fo:margin-left="0.079cm" fo:margin-right="0cm" fo:margin-top="0cm" fo:margin-bottom="0cm" fo:line-height="150%" fo:orphans="2" fo:widows="2" fo:text-indent="-0.026cm" style:auto-text-indent="false" style:page-number="auto" style:writing-mode="lr-tb">
        <style:tab-stops>
          <style:tab-stop style:position="1.032cm"/>
        </style:tab-stops>
      </style:paragraph-properties>
    </style:style>
    <style:style style:name="T1" style:family="text">
      <style:text-properties fo:language="it" fo:country="IT"/>
    </style:style>
    <style:style style:name="T2" style:family="text">
      <style:text-properties fo:language="it" fo:country="IT" fo:font-weight="bold" style:font-weight-asian="bold"/>
    </style:style>
    <style:style style:name="T3" style:family="text">
      <style:text-properties fo:language="it" fo:country="IT" fo:font-weight="bold" style:font-weight-asian="bold" style:font-weight-complex="bold"/>
    </style:style>
    <style:style style:name="T4" style:family="text">
      <style:text-properties fo:language="it" fo:country="IT" fo:font-style="italic" style:font-style-asian="italic"/>
    </style:style>
    <style:style style:name="T5" style:family="text">
      <style:text-properties fo:font-size="20pt" fo:language="it" fo:country="IT" fo:font-weight="bold" style:font-size-asian="20pt" style:font-weight-asian="bold" style:font-size-complex="20pt"/>
    </style:style>
    <style:style style:name="T6" style:family="text">
      <style:text-properties fo:color="#ff0000" fo:language="it" fo:country="IT"/>
    </style:style>
    <style:style style:name="T7" style:family="text">
      <style:text-properties fo:color="#ff0000" fo:language="it" fo:country="IT" fo:font-weight="bold" style:font-weight-asian="bold"/>
    </style:style>
    <style:style style:name="T8" style:family="text">
      <style:text-properties fo:color="#ff0000" fo:language="it" fo:country="IT" fo:font-weight="bold" style:font-weight-asian="bold" style:font-weight-complex="bold"/>
    </style:style>
    <style:style style:name="T9" style:family="text">
      <style:text-properties fo:color="#ff0000" fo:language="it" fo:country="IT" fo:font-style="italic" fo:font-weight="bold" style:font-style-asian="italic" style:font-weight-asian="bold"/>
    </style:style>
    <style:style style:name="T10" style:family="text">
      <style:text-properties fo:color="#e36c0a" fo:language="it" fo:country="IT"/>
    </style:style>
    <style:style style:name="T11" style:family="text">
      <style:text-properties fo:color="#c00000" fo:language="it" fo:country="IT"/>
    </style:style>
    <style:style style:name="T12" style:family="text">
      <style:text-properties fo:color="#c00000" fo:language="it" fo:country="IT" fo:font-weight="bold" style:font-weight-asian="bold"/>
    </style:style>
    <style:style style:name="T13" style:family="text">
      <style:text-properties fo:color="#000000" fo:language="it" fo:country="IT"/>
    </style:style>
    <style:style style:name="T14" style:family="text">
      <style:text-properties fo:color="#000000" fo:language="it" fo:country="IT" fo:font-weight="bold" style:font-weight-asian="bold"/>
    </style:style>
    <style:style style:name="T15" style:family="text">
      <style:text-properties fo:color="#000000" fo:language="it" fo:country="IT" fo:font-weight="bold" style:font-weight-asian="bold" style:font-weight-complex="bol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2">C</text:span><text:bookmark text:name="_GoBack"/><text:span text:style-name="T2">ontest Creativo</text:span></text:p>
      <text:p text:style-name="P2"><text:span text:style-name="T5">UnLogoSolidale</text:span></text:p>
      <text:p text:style-name="P2"><text:span text:style-name="T4">Iniziativa creativa rivolta alle scuole ed alle università</text:span></text:p>
      <text:p text:style-name="P6"/>
      <text:p text:style-name="P3"><text:span text:style-name="T1">L’associazione Informatica Solidale nasce dall’impegno di professionisti ICT e del Terzo Settore per offrire tecnologie informatiche su base volontaria allo scopo di promuovere lo sviluppo e ridurre il disagio sociale.</text:span></text:p>
      <text:p text:style-name="P3"><text:span text:style-name="T1">Aggregare esperienze e realizzare, in modo trasparente e costruttivo, opportunità di collaborazione e di supporto sociale sono gli obiettivi principali di Informatica Solidale.</text:span></text:p>
      <text:p text:style-name="P3"><text:span text:style-name="T1">Desiderando migliorare la propria immagine in modo da valorizzare ed esprimere lo spirito di inclusione e la sensibilità dei volontari, Informatica Solidale Onlus ritiene utile rinnovare il Logo sociale. </text:span></text:p>
      <text:p text:style-name="P3"><text:span text:style-name="T1">Per questa ragione viene lanciato il Contest Creativo “</text:span><text:span text:style-name="T2">UnLogoSolidale</text:span><text:span text:style-name="T1">”.</text:span></text:p>
      <text:p text:style-name="P3"><text:span text:style-name="T1">La realizzazione del nuovo Logo dovrà tenere conto dei seguenti requisiti: originalità ed estro creativo, al servizio della finalità ultima di trasmettere l'essere dell’associazione al servizio del bene.</text:span></text:p>
      <text:p text:style-name="P6"/>
      <text:p text:style-name="P1"><text:span text:style-name="T2">Chi può partecipare</text:span></text:p>
      <text:p text:style-name="P1"><text:span text:style-name="T1">Possono partecipare al Contest Creativo </text:span><text:span text:style-name="T2">“UnLogoSolidale” </text:span><text:span text:style-name="T1">tutti gli studenti di Licei artistici, ITIS, Istituti Professionali per Grafici pubblicitari, Facoltà universitarie di Comunicazione, Psicologia, Grafica e Comunicazioni Visive. La partecipazione può essere sia su base individuale che in gruppi di lavoro (ad esempio, classi scolastiche).</text:span></text:p>
      <text:p text:style-name="P6"/>
      <text:p text:style-name="P1"><text:span text:style-name="T2">Cosa cerchiamo</text:span></text:p>
      <text:p text:style-name="P3"><text:span text:style-name="T1">Il Logo dovrà sintetizzare graficamente come Informatica Solidale Onlus vede la tecnologia informatica: uno strumento importante e utile per progetti di solidarietà sociale a favore delle fragilità. Al centro di tutto vi è il cuore che dovrà anche guidare la mano creativa dei partecipanti a questo Contest Creativo.</text:span></text:p>
      <text:p text:style-name="P3"><text:span text:style-name="T1">Dal punto di vista realizzativo, si lascia ampio margine di creatività ai partecipanti.</text:span></text:p>
      <text:p text:style-name="P3"><text:span text:style-name="T1">Il Logo dovrà essere vivace, accattivante, moderno, intuitivo e in grado di comunicare l'identità, le aspirazioni, i valori di Informatica Solidale Onlus e la sua vocazione ad essere luogo di aggregazione che aggiunge valore a tutti coloro che, a vario titolo, partecipano ai progetti dell’Associazione.</text:span></text:p>
      <text:p text:style-name="P3"><text:span text:style-name="T1">E’ inoltre richiesto di accompagnare all’elaborato una breve descrizione del progetto che ne evidenzi lo sviluppo e le varie declinazioni.</text:span></text:p>
      <text:p text:style-name="P1"><text:span text:style-name="T2"/></text:p>
      <text:p text:style-name="P9"><text:span text:style-name="T2">Come partecipare</text:span></text:p>
      <text:p text:style-name="P1"><text:span text:style-name="T1"/></text:p>
      <text:p text:style-name="P1"><text:span text:style-name="T1">Gli studenti e i gruppi interessati dovranno:</text:span></text:p>
      <text:p text:style-name="P11"><text:span text:style-name="T1">1. Compilare entro il <text:s/></text:span><text:span text:style-name="Strong_20_Emphasis"><text:span text:style-name="T13">10 ottobre 2016 alle ore 12</text:span></text:span><text:span text:style-name="T15"> <text:s/></text:span><text:span text:style-name="T13">il modulo di iscrizione ed inviarlo via mail a: </text:span><text:a xlink:type="simple" xlink:href="mailto:info@informatica-solidale.org" text:style-name="Internet_20_link" text:visited-style-name="Visited_20_Internet_20_Link">info@informatica-solidale.org</text:a><text:span text:style-name="T13"> , <text:s/>oppure aderire attraverso il modulo online: </text:span><text:a xlink:type="simple" xlink:href="http://www.esurveyspro.com/Survey.aspx?id=a29c2117-f15f-4140-8467-761000b74059" text:style-name="Internet_20_link" text:visited-style-name="Visited_20_Internet_20_Link">http://www.esurveyspro.com/Survey.aspx?id=a29c2117-f15f-4140-8467-761000b74059</text:a></text:p>
      <text:p text:style-name="P6"/>
      <text:p text:style-name="P12"><text:span text:style-name="T1"><text:s text:c="4"/>2.</text:span><text:span text:style-name="T13"> Partecipare all’evento di “kick-off” dell’iniziativa che si terrà in data </text:span><text:span text:style-name="Strong_20_Emphasis"><text:span text:style-name="T13">15 ottobre 2016 alle ore 19.00 presso </text:span></text:span><text:span text:style-name="Strong_20_Emphasis"><text:span text:style-name="Emphasis"><text:span text:style-name="T13">“CENTRO CULTURALE ROSETUM”</text:span></text:span></text:span><text:span text:style-name="T13"> <text:s/>a Milano (per quanto consigliata, la partecipazione non è tuttavia vincolante per la partecipazione al Contest)</text:span></text:p>
      <text:p text:style-name="P6"/>
      <text:p text:style-name="P1"><text:span text:style-name="T1"><text:s text:c="4"/>3. Far pervenire entro </text:span><text:span text:style-name="T13">il </text:span><text:span text:style-name="T14"> </text:span><text:span text:style-name="Strong_20_Emphasis"><text:span text:style-name="T13">18 novembre 2016 entro le ore 12</text:span></text:span><text:span text:style-name="T14"> </text:span><text:span text:style-name="T13">, via </text:span><text:span text:style-name="T1">mail allo stesso indirizzo di cui al punto 1:</text:span></text:p>
      <text:list xml:id="list5619807907185281477" text:style-name="WWNum4">
        <text:list-item>
          <text:p text:style-name="P4"><text:span text:style-name="T1">il Logo elaborato in grafica vettoriale,</text:span></text:p>
        </text:list-item>
        <text:list-item>
          <text:p text:style-name="P4"><text:span text:style-name="T1">la breve descrizione richiesta dell’elaborato,</text:span></text:p>
        </text:list-item>
        <text:list-item>
          <text:p text:style-name="P4"><text:span text:style-name="T1">l’allegato modulo di cessione del copyright.</text:span></text:p>
        </text:list-item>
      </text:list>
      <text:p text:style-name="P7"/>
      <text:p text:style-name="P1"><text:span text:style-name="T2">Scelta del miglior elaborato</text:span></text:p>
      <text:p text:style-name="P1"><text:span text:style-name="T1">La valutazione delle proposte creative ricevute sarà effettuata in due fasi:</text:span></text:p>
      <text:list xml:id="list919560050232959294" text:style-name="WWNum2">
        <text:list-item>
          <text:p text:style-name="P5"><text:span text:style-name="T1">Una prima selezione dei lavori ricevuti, effettuata da Informatica Solidale e che porterà alla determinazione di tre elaborati finalisti;</text:span></text:p>
        </text:list-item>
        <text:list-item>
          <text:p text:style-name="P5"><text:span text:style-name="T1">Successivo coinvolgimento della Community per la scelta, fra questi, dell’elaborato vincitore.</text:span></text:p>
        </text:list-item>
      </text:list>
      <text:p text:style-name="P10"><text:span text:style-name="T1"><text:s/></text:span></text:p>
      <text:p text:style-name="P1"><text:span text:style-name="T1">Il processo di selezione e di proclamazione del Logo vincitore si concluderà entro il </text:span><text:span text:style-name="Strong_20_Emphasis"><text:span text:style-name="T13">30 novembre 2016 entro le ore 12, data di notifica ai partecipanti</text:span></text:span><text:span text:style-name="Strong_20_Emphasis"><text:span text:style-name="T14">.</text:span></text:span></text:p>
      <text:p text:style-name="P6"/>
      <text:p text:style-name="P1"><text:span text:style-name="T13">All’autore (singolo o gruppo) del migliore elaborato, giudicato in relazione alla qualità grafica ed estetica del Logotipo, verrà assegnato un riconoscimento per l’impegn</text:span><text:span text:style-name="T1">o profuso.</text:span></text:p>
      <text:p text:style-name="P6"/>
      <text:p text:style-name="P1"><text:span text:style-name="T2">Autorizzazioni e Garanzie</text:span></text:p>
      <text:p text:style-name="P3"><text:span text:style-name="T1">Si autorizza Informatica Solidale a utilizzare l’immagine del Logo prodotto sul proprio sito, sulle proprie pagine LinkedIn, Facebook e Twitter e in tutte comunicazioni inerenti l'attività dell'associazione. Con l’invio del proprio contenuto i partecipanti rinunciano a qualsiasi diritto sullo stesso, (diritto che sarà riconosciuto al promotore), e non potranno avanzare richieste economiche per l’eventuale futuro utilizzo. I contenuti dovranno essere liberi da copyright e non dovranno contenere riferimenti, immagini, loghi e nomi di prodotti commercializzati con finalità promo-pubblicitaria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Arial2" svg:font-family="Arial" style:font-family-generic="swiss"/>
    <style:font-face style:name="Courier New" svg:font-family="'Courier New'" style:font-adornments="Normale" style:font-family-generic="modern" style:font-pitch="fixed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it" fo:country="IT" style:font-size-asian="10pt" style:language-asian="it" style:country-asian="IT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0pt" fo:language="it" fo:country="IT" style:font-name-asian="Calibri1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.282cm" fo:line-height="108%" fo:orphans="2" fo:widows="2" style:writing-mode="lr-tb"/>
      <style:text-properties style:use-window-font-color="true" fo:font-size="11pt" fo:language="en" fo:country="US" style:font-size-asian="11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563c1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" style:display-name="ListLabel 1" style:family="text">
      <style:text-properties style:font-name-complex="Courier New1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1.27cm" fo:margin-bottom="1.27cm" fo:margin-left="1.27cm" fo:margin-right="1.27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IBM</meta:initial-creator>
    <dc:creator>Claudio Tancini</dc:creator>
    <meta:editing-cycles>6</meta:editing-cycles>
    <meta:print-date>2016-07-06T07:33:00</meta:print-date>
    <meta:creation-date>2016-07-06T07:33:00</meta:creation-date>
    <dc:date>2016-09-09T09:22:16.27</dc:date>
    <meta:editing-duration>PT18M4S</meta:editing-duration>
    <meta:generator>OpenOffice/4.1.2$Win32 OpenOffice.org_project/412m3$Build-9782</meta:generator>
    <meta:document-statistic meta:table-count="0" meta:image-count="0" meta:object-count="0" meta:page-count="2" meta:paragraph-count="32" meta:word-count="600" meta:character-count="4299"/>
    <meta:user-defined meta:name="AppVersion">15.0000</meta:user-defined>
    <meta:user-defined meta:name="Company">IBM Corporation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